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Haarlemmerhoutkwartier, 0392-2026-0121164, het kappen van 48 bomen i.v.m. met slechte conditie, ontvangen op 2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200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21164</meta:user-defined>
    <meta:user-defined meta:name="DCTERMS.abstract">het kappen van 48 bomen i.v.m. met slechte conditie</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Haarlemmerhoutkwartier, 0392-2026-0121164, het kappen van 48 bomen i.v.m. met slechte conditie, ontvangen op 21-07-2026</meta:user-defined>
    <meta:user-defined meta:name="DCTERMS.W3CDTF/DCTERMS.available">2026-08-19</meta:user-defined>
    <meta:user-defined meta:name="DCTERMS.W3CDTF/OVERHEIDop.jaargang">2026</meta:user-defined>
    <meta:user-defined meta:name="OVERHEIDop.externeBijlage">0392-2026-0121164, Bijlage publicatie|exb-2026-29242</meta:user-defined>
    <meta:user-defined meta:name="OVERHEIDop.publicationIssue">392000</meta:user-defined>
    <meta:user-defined meta:name="OVERHEIDop.GmbID/DC.identifier">gmb-2026-392000</meta:user-defined>
    <meta:user-defined meta:name="OVERHEIDop.versieInformatie"/>
  </office:meta>
</office:document-meta>
</file>