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kers, Elsmaathorst, achter nr. 4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 augustus 2026 hebben wij een aanvraag ontvangen voor het kappen van 1 kers op de locatie Elsmaathorst, achter nr. 45. De aanvraag is geregistreerd onder zaaknummer 0153Z2608-029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9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93</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kers, Elsmaathorst, achter nr. 45</meta:user-defined>
    <meta:user-defined meta:name="DCTERMS.W3CDTF/DCTERMS.available">2026-08-26</meta:user-defined>
    <meta:user-defined meta:name="DCTERMS.W3CDTF/OVERHEIDop.jaargang">2026</meta:user-defined>
    <meta:user-defined meta:name="OVERHEIDop.publicationIssue">391999</meta:user-defined>
    <meta:user-defined meta:name="OVERHEIDop.GmbID/DC.identifier">gmb-2026-391999</meta:user-defined>
    <meta:user-defined meta:name="OVERHEIDop.versieInformatie"/>
  </office:meta>
</office:document-meta>
</file>