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pré-mantelzorgwoning in een bestaand bijgebouw aan Nardushoek 1 5511KE Kneg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rsel heeft een aanvraag voor een omgevingsvergunning ontvangen. De vergunning is aangevraagd voor het realiseren van een pré-mantelzorgwoning in een bestaand bijgebouw aan Nardushoek 1 5511KE Knegsel. Het kenmerk van de gemeente voor deze zaak is 07709261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4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rsel</text:p>
            </table:table-cell>
            <table:table-cell office:value-type="string" table:style-name="header.C">
              <text:p text:style-name="headerright"><text:span text:style-name="nr">Nr. 39199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r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rsel</meta:user-defined>
    <meta:user-defined meta:name="OVERHEID.Gemeente/OVERHEID.authority">Eer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7709261</meta:user-defined>
    <meta:user-defined meta:name="DCTERMS.abstract">realiseren van een pré-mantelzorgwoning in een bestaand bijgebouw</meta:user-defined>
    <dc:language>nl</dc:language>
    <meta:user-defined meta:name="OVERHEIDop.locatietype/OVERHEIDop.gebiedsmarkering">Vlak</meta:user-defined>
    <meta:user-defined meta:name="DC.title">Aanvraag vergunning voor het realiseren van een pré-mantelzorgwoning in een bestaand bijgebouw aan Nardushoek 1 5511KE Knegs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96</meta:user-defined>
    <meta:user-defined meta:name="OVERHEIDop.GmbID/DC.identifier">gmb-2026-391996</meta:user-defined>
    <meta:user-defined meta:name="OVERHEIDop.versieInformatie"/>
  </office:meta>
</office:document-meta>
</file>