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37 woningen en bergingen, Bramenstraat nabij nr 20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37 woningen en bergingen op het perceel Bramenstraat nabij nr 20 Jubbega (13-08-2026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9197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7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7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6.573970</meta:user-defined>
    <dc:language>nl</dc:language>
    <meta:user-defined meta:name="OVERHEIDop.locatietype/OVERHEIDop.gebiedsmarkering">Vlak</meta:user-defined>
    <meta:user-defined meta:name="DC.title">AANVRAAG OMGEVINGSVERGUNNING, bouwen van 37 woningen en bergingen, Bramenstraat nabij nr 20 Jubbega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72</meta:user-defined>
    <meta:user-defined meta:name="OVERHEIDop.GmbID/DC.identifier">gmb-2026-391972</meta:user-defined>
    <meta:user-defined meta:name="OVERHEIDop.versieInformatie"/>
  </office:meta>
</office:document-meta>
</file>