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Nieuw-Loosdrechtsedijk 150, 1231LC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5 augustus 2026 een aanvraag omgevingsvergunning ontvangen voor het jaarlijks plaatsen v.e. tent t.b.v. evenementen van mei t/m oktober op Nieuw-Loosdrechtsedijk 150, 1231LC Loosdrecht. De aanvraag is geregistreerd onder zaaknummer Z2026-00000865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65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19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5</meta:user-defined>
    <meta:user-defined meta:name="DCTERMS.abstract">Betreft: Aanvraag op locatie Nieuw-Loosdrechtsedijk 150, 1231LC Loosdrecht startdatum: 15 augustus 2026</meta:user-defined>
    <dc:language>nl</dc:language>
    <meta:user-defined meta:name="OVERHEIDop.locatietype/OVERHEIDop.gebiedsmarkering">Vlak</meta:user-defined>
    <meta:user-defined meta:name="DC.title">Kennisgeving ontvangst aanvraag omgevingsvergunning, Nieuw-Loosdrechtsedijk 150, 1231LC Loosdrech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68</meta:user-defined>
    <meta:user-defined meta:name="OVERHEIDop.GmbID/DC.identifier">gmb-2026-391968</meta:user-defined>
    <meta:user-defined meta:name="OVERHEIDop.versieInformatie"/>
  </office:meta>
</office:document-meta>
</file>