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Ibislaan 24 Hoevelaken, het slopen van MSR station en verwijderen asbesthoudend materiaa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21</text:p>
            <text:p text:style-name="last-al">Over deze melding kunt u informatie krijgen door te bellen naar de gemeente Nijkerk via het telefoonnummer 033 247 22 22 of een e-mail te sturen naar loketbwv@nijkerk.eu 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9196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6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6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Ibislaan 24 Hoevelaken, het slopen van MSR station en verwijderen asbesthoudend materiaal.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960</meta:user-defined>
    <meta:user-defined meta:name="OVERHEIDop.GmbID/DC.identifier">gmb-2026-391960</meta:user-defined>
    <meta:user-defined meta:name="OVERHEIDop.versieInformatie"/>
  </office:meta>
</office:document-meta>
</file>