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, Melding, Maanderbroekweg 10 Ede, het slopen van de schuren t.b.v. functiewijziging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M1510</text:p>
            <text:p text:style-name="last-al">Over deze melding kunt u informatie krijgen bij de balie Bouwen, Wonen en Milieu van de gemeente Ede. U kunt een afspraak maken door te bellen naar 14 0318. Tegen een melding kunt u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391954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95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95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Geaccepteerd, Melding, Maanderbroekweg 10 Ede, het slopen van de schuren t.b.v. functiewijziging.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954</meta:user-defined>
    <meta:user-defined meta:name="OVERHEIDop.GmbID/DC.identifier">gmb-2026-391954</meta:user-defined>
    <meta:user-defined meta:name="OVERHEIDop.versieInformatie"/>
  </office:meta>
</office:document-meta>
</file>