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Jan Th. Tooroplaan 6-2 Ede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09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195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Jan Th. Tooroplaan 6-2 Ede, het verwijderen van asbesthoudend materiaal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52</meta:user-defined>
    <meta:user-defined meta:name="OVERHEIDop.GmbID/DC.identifier">gmb-2026-391952</meta:user-defined>
    <meta:user-defined meta:name="OVERHEIDop.versieInformatie"/>
  </office:meta>
</office:document-meta>
</file>