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iepenbrocklaan 9 Ede, het kappen van 1 conif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92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195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iepenbrocklaan 9 Ede, het kappen van 1 conifeer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51</meta:user-defined>
    <meta:user-defined meta:name="OVERHEIDop.GmbID/DC.identifier">gmb-2026-391951</meta:user-defined>
    <meta:user-defined meta:name="OVERHEIDop.versieInformatie"/>
  </office:meta>
</office:document-meta>
</file>