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Nijverheidsstraat 22 a Nijkerk, saneren bodem Shell Nijk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79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19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Nijverheidsstraat 22 a Nijkerk, saneren bodem Shell Nijkerk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0</meta:user-defined>
    <meta:user-defined meta:name="OVERHEIDop.GmbID/DC.identifier">gmb-2026-391950</meta:user-defined>
    <meta:user-defined meta:name="OVERHEIDop.versieInformatie"/>
  </office:meta>
</office:document-meta>
</file>