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Zuilestein 1 Ede, afwijken gebruiksregels kerkgebouw, uitbreiden tbv  kinderopva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5 augustus 2026</text:p>
            <text:p text:style-name="common-al">Zaaknummer 2026W1364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19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Zuilestein 1 Ede, afwijken gebruiksregels kerkgebouw, uitbreiden tbv  kinderopvang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48</meta:user-defined>
    <meta:user-defined meta:name="OVERHEIDop.GmbID/DC.identifier">gmb-2026-391948</meta:user-defined>
    <meta:user-defined meta:name="OVERHEIDop.versieInformatie"/>
  </office:meta>
</office:document-meta>
</file>