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op 19 en 25 augustus 2026 op het N.E.C. Fanplein in de Augustijnenstraat - Augustijnenstraat 3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Ontheffing art.35 Alcoholwet (Augustijnenstraat 33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173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173/b5b9e65c-9a36-4913-99ed-f73248a6f0c7.pdf" xlink:type="simple">https://besluitenapv.nijmegen.nl/ZD2600102173/b5b9e65c-9a36-4913-99ed-f73248a6f0c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19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op 19 en 25 augustus 2026 op het N.E.C. Fanplein in de Augustijnenstraat - Augustijnenstraat 33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40</meta:user-defined>
    <meta:user-defined meta:name="OVERHEIDop.GmbID/DC.identifier">gmb-2026-391940</meta:user-defined>
    <meta:user-defined meta:name="OVERHEIDop.versieInformatie"/>
  </office:meta>
</office:document-meta>
</file>