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ctificatie: Kennisgeving besluit op aanvraag omgevingsvergunning Groeneweg 31 in Numans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eze publicatie betreft een rectificatie </text:span>in verband met een technische fout in de verwerking van de publicatie. Het besluit op de aanvraag omgevingsvergunning met zaaknummer Z2025-00000025 is genomen op 29 januari 2025. De oorspronkelijke bekendmaking heeft reeds plaatsgevonden via het Gemeenteblad en is correct gepubliceerd op officielebekendmakingen.nl.</text:p>
            <text:p text:style-name="common-al">Door een technische fout in de verwerking van de publicatie is het besluit echter niet zichtbaar geworden in <text:span text:style-name="nadrukvet">Regels op de Kaart</text:span>, een digitaal hulpmiddel in het Omgevingsloket. Deze rectificatie heeft uitsluitend tot doel het besluit alsnog beschikbaar te maken in Regels op de Kaart. Er zijn <text:span text:style-name="nadrukvet">geen inhoudelijke wijzigingen</text:span> aangebracht in het besluit of de oorspronkelijke bekendmaking.</text:p>
            <text:p text:style-name="common-al">De oorspronkelijke bekendmaking en de daarbij behorende rechtsmiddelen blijven ongewijzigd van kracht. De link naar de oorspronkelijke publicatie is: <text:a xlink:href="https://zoek.officielebekendmakingen.nl/gmb-2025-42302.html" xlink:type="simple">https://zoek.officielebekendmakingen.nl/gmb-2025-42302.html</text:a>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eksche Waard</text:p>
            </table:table-cell>
            <table:table-cell office:value-type="string" table:style-name="header.C">
              <text:p text:style-name="headerright"><text:span text:style-name="nr">Nr. 39193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93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93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Hoeksche 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eksche Waard</meta:user-defined>
    <meta:user-defined meta:name="OVERHEID.Gemeente/OVERHEID.authority">Hoeksche 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5-00000025</meta:user-defined>
    <meta:user-defined meta:name="DCTERMS.abstract">Betreft: Rectificatie voor het beschikbaar maken van de bekendmaking in Regels op de Kaart.</meta:user-defined>
    <dc:language>nl</dc:language>
    <meta:user-defined meta:name="DC.title">Rectificatie: Kennisgeving besluit op aanvraag omgevingsvergunning Groeneweg 31 in Numansdorp</meta:user-defined>
    <meta:user-defined meta:name="OVERHEIDop.locatietype/OVERHEIDop.gebiedsmarkering">GeometrieRef</meta:user-defined>
    <meta:user-defined meta:name="DCTERMS.W3CDTF/DCTERMS.available">2026-08-19</meta:user-defined>
    <meta:user-defined meta:name="DCTERMS.W3CDTF/OVERHEIDop.jaargang">2026</meta:user-defined>
    <meta:user-defined meta:name="OVERHEIDop.externeBijlage">Afwijkvergunning|exb-2026-29238</meta:user-defined>
    <meta:user-defined meta:name="OVERHEIDop.publicationIssue">391937</meta:user-defined>
    <meta:user-defined meta:name="OVERHEIDop.GmbID/DC.identifier">gmb-2026-391937</meta:user-defined>
    <meta:user-defined meta:name="OVERHEIDop.versieInformatie"/>
  </office:meta>
</office:document-meta>
</file>