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twee vliegtuigafreminstallaties en een trafo/regelstat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229 </text:p>
            <text:p text:style-name="common-al"> Omschrijving: vervangen van twee vliegtuigafreminstallaties en een trafo/regelstatio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RIKS Scherpenering 5513 NH Eindhoven  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17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22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9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229</meta:user-defined>
    <meta:user-defined meta:name="DCTERMS.abstract">vervangen van twee vliegtuigafreminstallaties en een trafo/regelstation</meta:user-defined>
    <dc:language>nl</dc:language>
    <meta:user-defined meta:name="OVERHEIDop.locatietype/OVERHEIDop.gebiedsmarkering">Vlak</meta:user-defined>
    <meta:user-defined meta:name="DC.title">Besluit op aanvraag omgevingsvergunning: vervangen van twee vliegtuigafreminstallaties en een trafo/regelstation</meta:user-defined>
    <meta:user-defined meta:name="OVERHEIDop.datumEindeReactietermijn">2026-09-29</meta:user-defined>
    <meta:user-defined meta:name="OVERHEIDop.terinzageleggingBG">https://publicaties.eindhoven.nl/dossier/EHV-ZP2026-00422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33</meta:user-defined>
    <meta:user-defined meta:name="OVERHEIDop.GmbID/DC.identifier">gmb-2026-391933</meta:user-defined>
    <meta:user-defined meta:name="OVERHEIDop.versieInformatie"/>
  </office:meta>
</office:document-meta>
</file>