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Kanaalstraat 24-H 1054X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één boom staande in de achtertuin</text:p>
            <text:p text:style-name="common-al">Zaakadres: Kanaalstraat 24-H 1054XH Amsterdam</text:p>
            <text:p text:style-name="common-al">Datum ontvangst: 07-08-2026</text:p>
            <text:p text:style-name="common-al">Zaaknummer: Z2026-035297</text:p>
            <text:p text:style-name="common-al">DSO-nummer: 202608070021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93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297</meta:user-defined>
    <meta:user-defined meta:name="DCTERMS.abstract">(KAP) het kappen van één boom staande in de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Kanaalstraat 24-H 1054XH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31</meta:user-defined>
    <meta:user-defined meta:name="OVERHEIDop.GmbID/DC.identifier">gmb-2026-391931</meta:user-defined>
    <meta:user-defined meta:name="OVERHEIDop.versieInformatie"/>
  </office:meta>
</office:document-meta>
</file>