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ermis Kruisland", 25 t/m 28 september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 augustus 2026 heeft de burgemeester van de gemeente Steenbergen een evenementenvergunning verleend voor "Kermis Kruislan", van 25 t/m 28 september 2026. Het besluit is op 13 augustus 2026 naar de aanvrager toegezonden en is geregistreerd onder nummer ZK26002804.</text:p>
            <text:p text:style-name="common-al">
            <text:span text:style-name="nadrukvet">Stukken inzien?</text:span>
          </text:p>
            <text:p text:style-name="common-al">Om de 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de burgemeester, postbus 6, 4650 AA Steenbergen.</text:p>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text:p>
            <text:p text:style-name="common-al">Einde bezwaartermijn:24 september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192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enbergen</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K26002804</meta:user-defined>
    <dc:language>nl</dc:language>
    <meta:user-defined meta:name="OVERHEIDop.locatietype/OVERHEIDop.gebiedsmarkering">Weg</meta:user-defined>
    <meta:user-defined meta:name="OVERHEIDop.locatietype/OVERHEIDop.gebiedsmarkering">Weg</meta:user-defined>
    <meta:user-defined meta:name="DC.title">Verleende evenementenvergunning "Kermis Kruisland", 25 t/m 28 september 2026</meta:user-defined>
    <meta:user-defined meta:name="DCTERMS.W3CDTF/DCTERMS.available">2026-08-19</meta:user-defined>
    <meta:user-defined meta:name="DCTERMS.W3CDTF/OVERHEIDop.jaargang">2026</meta:user-defined>
    <meta:user-defined meta:name="OVERHEIDop.publicationIssue">391929</meta:user-defined>
    <meta:user-defined meta:name="OVERHEIDop.GmbID/DC.identifier">gmb-2026-391929</meta:user-defined>
    <meta:user-defined meta:name="OVERHEIDop.versieInformatie"/>
  </office:meta>
</office:document-meta>
</file>