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 bouwweg Oosterdijk te Oosterdijk</text:p>
      <text:section text:name="regeling_id1-3-2" text:style-name="regeling">
        <text:section text:name="aanhef_id1-3-2-1" text:style-name="aanhef">
          <text:section text:name="context_id1-3-2-1-1" text:style-name="context">
            <text:p text:style-name="context.al">Ons kenmerk: 866130</text:p>
            <text:p text:style-name="context_bottom"/>
          </text:section>
          <text:p text:style-name="aanhef_wie">Burgemeester en Wethouders van de gemeente Enkhuizen :</text:p>
          <text:p text:style-name="aanhef_wie">Op grond van artikel 18, eerste lid, onder d, van de Wegenverkeerswet 1994, is het college van Burgemeester en Wethouders bevoegd dit verkeersbesluit te nemen.</text:p>
          <text:section text:name="considerans_id1-3-2-1-4" text:style-name="considerans">
            <text:p text:style-name="tussenkopcur">
            <text:span text:style-name="nadrukvet">Overwegingen ten aanzien van het besluit</text:span>
          </text:p>
            <text:p text:style-name="considerans.al">• NV PWN Waterleidingbedrijf Noord-Holland gaat de voorzuivering van drinkwater in Andijk uitbreiden.</text:p>
            <text:p text:style-name="considerans.al">• De bouwwerkzaamheden die daarmee gepaard gaan, gaan naar verwachting 5 jaar duren.</text:p>
            <text:p text:style-name="considerans.al">• In de huidige situatie loopt de aanrijroute voor (vracht)verkeer naar PWN door de bebouwde kom van Andijk en de Oosterdijk te Enkhuizen.</text:p>
            <text:p text:style-name="considerans.al">• Gezien de verwachte toename van het bouwverkeer tot 5.000 vrachtwagens per jaar met PWN als bestemming is een tijdelijke ontsluitingsweg gewenst om de verkeersveiligheid en leefbaarheid in de bebouwde kom van Andijk en de Oosterdijk te Enkhuizen te waarborgen.</text:p>
            <text:p text:style-name="considerans.al">• De tijdelijke ontsluitingsweg is in principe uitsluitend bedoeld voor bestemmingsverkeer van PWN in Andijk.</text:p>
            <text:p text:style-name="considerans.al">• De functie van de weg is van tijdelijke aard voor een periode van 5 jaar.</text:p>
            <text:p text:style-name="considerans.al">• Bij het maken van ontwerpkeuzes is rekening gehouden met de demonteerbaarheid van de weg en bijbehorende constructies.</text:p>
            <text:p text:style-name="considerans.al">• De tijdelijke ontsluitingsweg loopt door de gemeentes Medemblik en Enkhuizen.</text:p>
            <text:p text:style-name="considerans.al">• De tijdelijke ontsluitingsweg in de gemeente Enkhuizen sluit op de Oosterdijk aan;</text:p>
            <text:p text:style-name="considerans.al">• De route voor het (bouw)verkeer van en naar PWN loopt van en naar het westen over de Oosterdijk.</text:p>
            <text:p text:style-name="considerans.al">• Het bebordingsplan rond de aansluiting van de tijdelijke bouwweg op de Oosterdijk is opgesteld naar voorbeeld van de ‘voorbeeldmaatregel bij tijdelijke (bouw)uitritten’ van het CROW (WIU 2020, CROW).</text:p>
            <text:p text:style-name="considerans.al">• Met deze maatregel worden de aansluitende wegen in stand worden gehouden en de bruikbaarheid van deze wegen wordt gewaarborgd. </text:p>
            <text:p text:style-name="considerans_bottom"/>
          </text:section>
          <text:section text:name="afkondiging_id1-3-2-1-5" text:style-name="afkondiging">
            <text:p text:style-name="afkondiging_top"/>
            <text:p text:style-name="al">
            <text:span text:style-name="nadrukvet">Gelet op</text:span>
          </text:p>
            <text:p text:style-name="al">• artikel 18 lid 1d van de Wegenverkeerswet 1994 waarin bepaald is dat ons college de bevoegdheid heeft tot het nemen van verkeersbesluiten;</text:p>
            <text:p text:style-name="al">• dat deze bevoegdheid tot het nemen van verkeersbesluiten door de geldende mandaatregeling is gemandateerd aan de Medewerker Verkeer en Vervoer;</text:p>
            <text:p text:style-name="al">• het Reglement verkeersregels en verkeerstekens 1990, het Besluit Administratieve Bepalingen inzake het Wegverkeer, de Wegenverkeerswet 1994 en de Uitvoeringsvoorschriften BABW inzake verkeerstekens;</text:p>
            <text:p text:style-name="al">• het feit dat de Oosterdijk in beheer is bij de gemeente Enkhuizen;</text:p>
            <text:p text:style-name="al">• het feit dat de tijdelijke ontsluitingsweg in beheer is bij PWN;</text:p>
            <text:p text:style-name="al">• het positieve advies van de gemachtigde van de Korpschef van het regionaal politiekorps Noord-Holland Noord;</text:p>
            <text:p text:style-name="al"> </text:p>
            <text:p text:style-name="al">
            <text:span text:style-name="nadrukvet">BESLUIT</text:span>
          </text:p>
            <text:p text:style-name="al">• tot het aanwijzen van een tijdelijke ontsluitingsweg uitsluitend bedoeld voor bouwverkeer, aansluitend op de Oosterdijk, door middel van het plaatsen van een bord geslotenverklaring voor alle bestuurders (1x C01) met onderbord ‘Uitgezonderd verkeer PWN’ bij de tijdelijke bouwweg en het plaatsen van borden verplichte rijrichting rechtdoor (2x D04) met onderbord ‘Uitgezonderd verkeer PWN’ langs de Oosterdijk;</text:p>
            <text:p text:style-name="al">• tot het instellen van een verplichte rijrichting vanuit de tijdelijke ontsluitingsweg linksaf naar de Oosterdijk om zwaar verkeer uit de bebouwde kom van Oosterdijk te houden door het plaatsen van een verplichte rijrichting linksaf bord (1x D05l)</text:p>
            <text:p text:style-name="al">• tot het instellen van een voorrangskruispunt ter hoogte van de kruising Oosterdijk / tijdelijke bouwweg, door middel van het plaatsen van voorrangsborden (2x B06) waarvan één op 150 meter afstand (met 1x onderbord OB714-150) en het aanbrengen van haaientanden (1x) op de tijdelijke bouwweg en het plaatsen van voorrangsborden die een voorrangskruispunt met een weg van links/rechts aangeven op de Oosterdijk (1x B04, 1x B05). </text:p>
            <text:p text:style-name="al"/>
            <text:p text:style-name="al"> Enkhuizen, 19 augustus 2026 </text:p>
            <text:p text:style-name="al"/>
            <text:p text:style-name="al">Hoogachtend,</text:p>
            <text:p text:style-name="al">Burgemeester en wethouders van E n k h u i z e n</text:p>
            <text:p text:style-name="al">namens dezen,</text:p>
            <text:p text:style-name="al"/>
            <text:p text:style-name="al"/>
            <text:p text:style-name="al">G.J. de Vries,</text:p>
            <text:p text:style-name="al">Medewerker Verkeer</text:p>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tussenkopvetcur">
          <text:span text:style-name="nadrukvet">Bent u het niet eens met dit besluit?</text:span>
        </text:p>
          <text:p text:style-name="bezwaarschrift_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text:p>
          <text:p text:style-name="bezwaarschrift_al">
          <text:span text:style-name="nadrukvet">Bezwaarschrift indienen</text:span>
        </text:p>
          <text:p text:style-name="bezwaarschrift_al">Uw bezwaarschrift kunt u sturen aan het college van burgemeester en wethouders. In uw bezwaarschrift schrijft u waarom u het niet eens bent met het besluit. Uw bezwaarschrift moet binnen zes weken na de verzenddatum van dit besluit bij ons binnen zijn.</text:p>
          <text:p text:style-name="bezwaarschrift_al">In uw bezwaarschrift schrijft u in ieder geval:</text:p>
          <text:list text:style-name="id1-3-2-3-6">
            <text:list-item text:style-override="id1-3-2-3-6-1">
              <text:number>1.</text:number>
              <text:p text:style-name="al">1.Uw naam en adres</text:p>
            </text:list-item>
            <text:list-item text:style-override="id1-3-2-3-6-2">
              <text:number>2.</text:number>
              <text:p text:style-name="al">2.De datum van de dag waarop u de brief schrijft</text:p>
            </text:list-item>
            <text:list-item text:style-override="id1-3-2-3-6-3">
              <text:number>3.</text:number>
              <text:p text:style-name="al">3.Een omschrijving van het besluit waartegen u bezwaar maakt</text:p>
            </text:list-item>
            <text:list-item text:style-override="id1-3-2-3-6-4">
              <text:number>4.</text:number>
              <text:p text:style-name="al">4.De redenen waarom u het niet eens bent met het besluit</text:p>
            </text:list-item>
            <text:list-item text:style-override="id1-3-2-3-6-5">
              <text:number>5.</text:number>
              <text:p text:style-name="al">5.Uw handtekening</text:p>
            </text:list-item>
          </text:list>
          <text:p text:style-name="bezwaarschrift_al">Stuur uw bezwaarschrift naar het college van burgemeester en wethouders van de gemeente Enkhuizen, Postbus 20, 1610 AA Bovenkarspel of dien online uw bezwaarschrift in via de website van de gemeente Enkhuizen. Indien u inlogt met uw elektronische handtekening (DigiD) op de website kan een handtekening op uw bezwaarschrift achterwege blijven.</text:p>
          <text:p text:style-name="bezwaarschrift_al">
          <text:span text:style-name="nadrukvet">Voorlopige voorziening</text:span>
        </text:p>
          <text:p text:style-name="bezwaarschrift_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p text:style-name="bezwaarschrift_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192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2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2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Enkhuizen</meta:user-defined>
    <meta:user-defined meta:name="OVERHEID.Gemeente/OVERHEID.authority">Enkhuizen</meta:user-defined>
    <meta:user-defined meta:name="OVERHEID.Informatietype/DC.type">officiële publicatie</meta:user-defined>
    <meta:user-defined meta:name="OVERHEIDop.Rubriek/DC.type">verkeersbesluit of -mededeling</meta:user-defined>
    <meta:user-defined meta:name="OVERHEID.Gemeente/DCTERMS.publisher">Enkhuizen</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37 van het BABW</meta:user-defined>
    <meta:user-defined meta:name="DCTERMS.alternative">Gemeente Enkhuizen - Bouwweg richting PWN - Oosterdijk te Enkhuizen</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referentienummer">886130 </meta:user-defined>
    <meta:user-defined meta:name="OVERHEIDop.verkeersbordcode">N.v.t.</meta:user-defined>
    <dc:language>nl</dc:language>
    <meta:user-defined meta:name="OVERHEIDop.locatietype/OVERHEIDop.gebiedsmarkering">Punt</meta:user-defined>
    <meta:user-defined meta:name="DC.title">Verkeersbesluit - bouwweg Oosterdijk te Oosterdijk</meta:user-defined>
    <meta:user-defined meta:name="DCTERMS.W3CDTF/DCTERMS.available">2026-08-19</meta:user-defined>
    <meta:user-defined meta:name="OVERHEIDop.externeBijlage">Aansluiting Oosterdijk|exb-2026-29237</meta:user-defined>
    <meta:user-defined meta:name="DCTERMS.W3CDTF/OVERHEIDop.jaargang">2026</meta:user-defined>
    <meta:user-defined meta:name="OVERHEIDop.publicationIssue">391926</meta:user-defined>
    <meta:user-defined meta:name="OVERHEIDop.GmbID/DC.identifier">gmb-2026-391926</meta:user-defined>
    <meta:user-defined meta:name="OVERHEIDop.versieInformatie"/>
  </office:meta>
</office:document-meta>
</file>