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Javakade 120 1019R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7-08-2026</text:p>
            <text:p text:style-name="common-al">Zaakadres: Javakade 120 1019RV Amsterdam</text:p>
            <text:p text:style-name="common-al">Zaaknummer: Z2026-03602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36022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9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02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Javakade 120 1019RV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19</meta:user-defined>
    <meta:user-defined meta:name="OVERHEIDop.GmbID/DC.identifier">gmb-2026-391919</meta:user-defined>
    <meta:user-defined meta:name="OVERHEIDop.versieInformatie"/>
  </office:meta>
</office:document-meta>
</file>