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arphatipark 112-3 1073E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 op de derde verdieping met behoud van de bestemming tot wonen</text:p>
            <text:p text:style-name="common-al">Zaakadres: Sarphatipark 112-3 1073EC Amsterdam</text:p>
            <text:p text:style-name="common-al">Datum ontvangst: 15-06-2026</text:p>
            <text:p text:style-name="common-al">Zaaknummer: Z2026-026100</text:p>
            <text:p text:style-name="common-al">DSO-nummer: 202606150097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9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100</meta:user-defined>
    <meta:user-defined meta:name="DCTERMS.abstract">realiseren van een muurdoorbraak op de derde verdieping met behoud van de bestemming tot wo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arphatipark 112-3 1073EC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17</meta:user-defined>
    <meta:user-defined meta:name="OVERHEIDop.GmbID/DC.identifier">gmb-2026-391917</meta:user-defined>
    <meta:user-defined meta:name="OVERHEIDop.versieInformatie"/>
  </office:meta>
</office:document-meta>
</file>