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Exploitatievergunning openbare inrichting Limpensweg 20, 6439BE Doenr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heeft op 17 augustus 2026 besloten om de beslistermijn voor de aanvraag Exploitatievergunning openbare inrichting met zaaknummer Z2026-00000826 voor exploitatievergunning voor Kasteel Doenrade op locatie Limpensweg 20, 6439BE Doenrade te verlengen voor een periode van maximaal 8 weken.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9191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826</meta:user-defined>
    <meta:user-defined meta:name="DCTERMS.abstract">Betreft: Beschikking verlenging beslistermijn op locatie Limpensweg 20, 6439BE Doenrade</meta:user-defined>
    <dc:language>nl</dc:language>
    <meta:user-defined meta:name="OVERHEIDop.locatietype/OVERHEIDop.gebiedsmarkering">Punt</meta:user-defined>
    <meta:user-defined meta:name="DC.title">Kennisgeving termijnverlenging Exploitatievergunning openbare inrichting Limpensweg 20, 6439BE Doenra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14</meta:user-defined>
    <meta:user-defined meta:name="OVERHEIDop.GmbID/DC.identifier">gmb-2026-391914</meta:user-defined>
    <meta:user-defined meta:name="OVERHEIDop.versieInformatie"/>
  </office:meta>
</office:document-meta>
</file>