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marwei 1, 8501 RA Joure: aanvraag omgevingsvergunning voor het realiseren van een bed &amp;amp; breakfast . (Z.91145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is een omgevingsvergunning aangevraagd voor deze locatie. De aanvraag omvat het realiseren van een bed &amp; breakfast 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19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1455</meta:user-defined>
    <dc:language>nl</dc:language>
    <meta:user-defined meta:name="OVERHEIDop.locatietype/OVERHEIDop.gebiedsmarkering">Punt</meta:user-defined>
    <meta:user-defined meta:name="DC.title">Westermarwei 1, 8501 RA Joure: aanvraag omgevingsvergunning voor het realiseren van een bed &amp;amp; breakfast . (Z.911455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11</meta:user-defined>
    <meta:user-defined meta:name="OVERHEIDop.GmbID/DC.identifier">gmb-2026-391911</meta:user-defined>
    <meta:user-defined meta:name="OVERHEIDop.versieInformatie"/>
  </office:meta>
</office:document-meta>
</file>