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Hoofdman 36 5591SP 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17-08-2026 een aanvraag omgevingsvergunning ontvangen.</text:p>
            <text:p text:style-name="common-al">Het betreft een aanvraag op locatie Hoofdman 36 5591SP Heeze met omschrijving Aanvraag OV dakkapel voorzijde en zaaknummer <text:span text:style-name="nadrukvet">513078</text:span>.</text:p>
            <text:p text:style-name="common-al">De zaak is geregistreerd onder nummer 513078 en is aangevraagd voor de volgende onderdelen: Bouwen (omgevingsplan)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19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3078</meta:user-defined>
    <meta:user-defined meta:name="DCTERMS.abstract">Aanvraag OV dakkapel voorzijde Hoofdman 36 Heeze</meta:user-defined>
    <dc:language>nl</dc:language>
    <meta:user-defined meta:name="OVERHEIDop.locatietype/OVERHEIDop.gebiedsmarkering">Vlak</meta:user-defined>
    <meta:user-defined meta:name="DC.title">Ingediende aanvraag omgevingsvergunning Hoofdman 36 5591SP Heez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01</meta:user-defined>
    <meta:user-defined meta:name="OVERHEIDop.GmbID/DC.identifier">gmb-2026-391901</meta:user-defined>
    <meta:user-defined meta:name="OVERHEIDop.versieInformatie"/>
  </office:meta>
</office:document-meta>
</file>