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straatbarbecue Hamelweg Apeldoorn d.d.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7 augustus 2026</text:p>
            <text:p text:style-name="common-al">Omschrijving: Straatbarbecue Hamelweg</text:p>
            <text:p text:style-name="common-al">Locatie: Hamelweg 12, 7311 EB Apeldoorn</text:p>
            <text:p text:style-name="common-al">Zaaknummer: 02006321823</text:p>
            <text:p text:style-name="common-al">Datum evenement: 26 september 2026</text:p>
            <text:p text:style-name="common-al">Tijdstip evenement: 15:00 uur tot 21:00 uur (inclusief op- en afbouw)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18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1823</meta:user-defined>
    <dc:language>nl</dc:language>
    <meta:user-defined meta:name="OVERHEIDop.locatietype/OVERHEIDop.gebiedsmarkering">Punt</meta:user-defined>
    <meta:user-defined meta:name="DC.title">Besluit evenementenvergunning straatbarbecue Hamelweg Apeldoorn d.d. 26 septem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93</meta:user-defined>
    <meta:user-defined meta:name="OVERHEIDop.GmbID/DC.identifier">gmb-2026-391893</meta:user-defined>
    <meta:user-defined meta:name="OVERHEIDop.versieInformatie"/>
  </office:meta>
</office:document-meta>
</file>