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bouwen van woningen (Fase 2b: Plandeel B1.4) aan Speelhuislaa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woningen (Fase 2b: Plandeel B1.4) aan Speelhuislaan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De gemeente Breda heeft op 17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562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18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4562</meta:user-defined>
    <meta:user-defined meta:name="DCTERMS.abstract">het bouwen van woningen (Fase 2b: Plandeel B1.4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zoek aanvullende gegevens voor het bouwen van woningen (Fase 2b: Plandeel B1.4) aan Speelhuislaan Bre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91</meta:user-defined>
    <meta:user-defined meta:name="OVERHEIDop.GmbID/DC.identifier">gmb-2026-391891</meta:user-defined>
    <meta:user-defined meta:name="OVERHEIDop.versieInformatie"/>
  </office:meta>
</office:document-meta>
</file>