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aanleggen van tijdelijke parkeervakken van 4-2 t/m 7-5 2027, op grasvlakte achter De Meelzak 16,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p grasvlakte achter De Meelzak 16, De Rijp<text:span text:style-name="nadrukvet">; </text:span>het aanleggen van tijdelijke parkeervakken van 4-2 t/m 7-5 2027</text:p>
            <text:p text:style-name="common-al">
            
          </text:p>
            <text:p text:style-name="common-al">Datum ontvangst: 13-08-2026</text:p>
            <text:p text:style-name="common-al">Zaaknummer: 0000140050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18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504</meta:user-defined>
    <dc:language>nl</dc:language>
    <meta:user-defined meta:name="OVERHEIDop.locatietype/OVERHEIDop.gebiedsmarkering">Vlak</meta:user-defined>
    <meta:user-defined meta:name="DC.title">Omgevingsvergunning aangevraagd: het aanleggen van tijdelijke parkeervakken van 4-2 t/m 7-5 2027, op grasvlakte achter De Meelzak 16, De Rij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90</meta:user-defined>
    <meta:user-defined meta:name="OVERHEIDop.GmbID/DC.identifier">gmb-2026-391890</meta:user-defined>
    <meta:user-defined meta:name="OVERHEIDop.versieInformatie"/>
  </office:meta>
</office:document-meta>
</file>