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Nassaulaan 13-RD 2011PB Haarlem, 0392-2026-0136511, het realiseren van een B&amp;B voor het verhuren van 2 kamers met buitenplaats, ontvangen op 1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8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511</meta:user-defined>
    <meta:user-defined meta:name="DCTERMS.abstract">het verhuren van 2 kamers met buitenplaats</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Nassaulaan 13-RD 2011PB Haarlem, 0392-2026-0136511, het realiseren van een B&amp;B voor het verhuren van 2 kamers met buitenplaats, ontvangen op 16-08-2026</meta:user-defined>
    <meta:user-defined meta:name="DCTERMS.W3CDTF/DCTERMS.available">2026-08-19</meta:user-defined>
    <meta:user-defined meta:name="DCTERMS.W3CDTF/OVERHEIDop.jaargang">2026</meta:user-defined>
    <meta:user-defined meta:name="OVERHEIDop.publicationIssue">391887</meta:user-defined>
    <meta:user-defined meta:name="OVERHEIDop.GmbID/DC.identifier">gmb-2026-391887</meta:user-defined>
    <meta:user-defined meta:name="OVERHEIDop.versieInformatie"/>
  </office:meta>
</office:document-meta>
</file>