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plaatsen dakkapel voorzijde woning Bizetlaan 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het plaatsen van een dakkapel aan de voorzijde van de woning op de locatie Bizetlaan 2, Vlissingen</text:p>
            <text:p text:style-name="common-al">Het betreft een omgevingsvergunning voor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18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plaatsen dakkapel voorzijde woning Bizetlaan 2</meta:user-defined>
    <meta:user-defined meta:name="DCTERMS.W3CDTF/DCTERMS.available">2026-08-19</meta:user-defined>
    <meta:user-defined meta:name="DCTERMS.W3CDTF/OVERHEIDop.jaargang">2026</meta:user-defined>
    <meta:user-defined meta:name="OVERHEIDop.publicationIssue">391885</meta:user-defined>
    <meta:user-defined meta:name="OVERHEIDop.GmbID/DC.identifier">gmb-2026-391885</meta:user-defined>
    <meta:user-defined meta:name="OVERHEIDop.versieInformatie"/>
  </office:meta>
</office:document-meta>
</file>