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Broeklaaniee211ff8-d8b3-43d8-a22b-1c59dd6b11e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instellen voorrangskruispunt Westerlaan-Broeklaan</text:p>
      <text:section text:name="regeling_id1-3-2" text:style-name="regeling">
        <text:section text:name="aanhef_id1-3-2-1" text:style-name="aanhef">
          <text:section text:name="context_id1-3-2-1-1" text:style-name="context">
            <text:p text:style-name="context.al">Nr. 21273-2026</text:p>
            <text:p text:style-name="context_bottom"/>
          </text:section>
          <text:p text:style-name="aanhef_wie">Burgemeester en wethouders van Assen</text:p>
          <text:section text:name="considerans_id1-3-2-1-3" text:style-name="considerans">
            <text:p text:style-name="tussenkopcur">
            <text:span text:style-name="nadrukvet">Overwegingen ten aanzien van het besluit</text:span>
          </text:p>
            <text:p text:style-name="considerans.al">De Westerlaan en de Broeklaan in de buurt Westerpark zijn ingericht als erftoegangswegen met een maximumsnelheid van 30 km/uur. De Westerlaan is een eenrichtingsweg (behalve voor fietsers en bromfietsers) en maakt deel uit van de hoofdfietsroute tussen Baggelhuizen en het centrum. De hoofdfietsroute loopt parallel aan de Hoofdlaan en bestaat grotendeels uit fietspaden. Momenteel is het kruispunt tussen Westerlaan, de Broeklaan en het fietspad langs de Hoofdlaan een gelijkwaardig kruispunt.</text:p>
            <text:p text:style-name="considerans.al">Door aanwezige begroeiing is het zicht vanaf het fietspad op verkeer komende uit de Broeklaan beperkt. Hierdoor ontstaan onduidelijke situaties en conflicten bij het toepassen van de voorrangsregels. Om de verkeersveiligheid te verbeteren, wordt de voorrang op dit kruispunt gewijzigd. Bestuurders komende uit de Broeklaan moeten voortaan voorrang verlenen aan bestuurders op de Westerlaan en het fietspad langs de Hoofdlaan. Deze maatregel wordt aangegeven met verkeersbord B6 en haaientanden op het wegdek. Daarnaast wordt de bestrating aangepast om de nieuwe situatie te verduidelijken.</text:p>
            <text:p text:style-name="considerans.al">Deze voorrangsregeling komt overeen met de andere fietsoversteken en kruispunten op deze fietsroute zoals bij de Nicolaas Beetslaan. Deze wijziging sluit bovendien aan bij de 'Visie mobiliteit 2040' van de gemeente Assen, waarin staat dat fietsers op hoofdfietsroutes in principe voorrang verleend krijgen. Door deze maatregel is de voorrangssituatie op de hele fietsroute hetzelfde vanaf Baggelhuizen tot het kruispunt met de Emmastraat nabij het centrum.</text:p>
            <text:p text:style-name="considerans.al">Het is niet gebruikelijk om in 30 km/uur gebieden voorrangskruispunten toe te passen. De bepalingen in de uitvoeringsvoorschriften BABW inzake verkeerstekens staan het gebruik van bord B6 in deze situatie toe. Dit omdat er sprake is van een kruispunt met een vrijliggend fietspad en een herkenbare hoofdfietsroute waar slechts weinig gemotoriseerd verkeer rijdt.</text:p>
            <text:p text:style-name="considerans.al">
            <text:span text:style-name="nadrukvet">Maatregelen</text:span>
          </text:p>
            <text:p text:style-name="considerans.al">Door middel van het plaatsen van verkeersbord B6 van bijlage 1 van het RVV 1990 in combinatie met het aanbrengen van haaientanden als bedoeld in artikel 80 van het RVV 1990 een voorrangssituatie in te stellen op het kruispunt Westerlaan – Broeklaan waarbij bestuurders komende uit de Broeklaan voorrang dienen te verlenen aan bestuurders die zich bevinden op de Westerlaan en het fiets/bromfietspad langs de Hoofdlaan.</text:p>
            <text:p text:style-name="considerans.al">
            <text:span text:style-name="nadrukvet">Belangenafweging</text:span>
          </text:p>
            <text:p text:style-name="considerans.al">Gelet op artikel 2 van de Wegenverkeerswet strekken deze maatregelen tot het verzekeren van de veiligheid op de weg en het beschermen van weggebruikers en passagiers. De vrijheid van het verkeer komt bij het instellen van deze maatregel enigszins in het geding. Gelet op voorgenoemde overweging wordt dat in dit geval echter van ondergeschikt belang geacht. </text:p>
            <text:p text:style-name="considerans.al">
            <text:span text:style-name="nadrukvet">Wet- en regelgeving</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Burgemeester en wethouders zijn op grond van artikel 18, eerste lid, onder d, van de Wegenverkeerswet 1994 bevoegd dit verkeersbesluit te nemen.</text:p>
            <text:p text:style-name="considerans.al">Overeenkomstig artikel 24 van het Besluit administratieve bepalingen inzake het wegverkeer is overleg gepleegd met de (gemandateerde van) de korpschef van de politie.</text:p>
            <text:p text:style-name="considerans.al">Gelet op de bepalingen in de Wegenverkeerswet 1994, het Reglement verkeersregels en verkeerstekens 1990 en het Besluit administratieve bepalingen inzake het wegverkeer;</text:p>
            <text:p text:style-name="considerans.al">Gelet op de bepalingen in de WVW 1994, het Reglement verkeersregels en verkeerstekens 1990 en het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b e s l u i t e n :</text:p>
            <text:list text:style-name="id1-3-2-2-1-2">
              <text:list-item text:style-override="id1-3-2-2-1-2-1">
                <text:number>1.</text:number>
                <text:p text:style-name="al">Door middel van het plaatsen van verkeersbord B6 van bijlage 1 van het RVV 1990 in combinatie met het aanbrengen van haaientanden als bedoeld in artikel 80 van het RVV 1990 een voorrangssituatie in te stellen op het kruispunt Westerlaan – Broeklaan waarbij bestuurders komende uit de Broeklaan voorrang dienen te verlenen aan bestuurders die zich bevinden op de Westerlaan en het fiets/bromfietspad langs de Hoofdlaan.</text:p>
                <text:p text:style-name="al">
                <draw:frame><draw:text-box><text:section text:name="plaatje_id1-3-2-2-1-2-1-3-1" text:style-name="plaatje">
                  <text:p text:style-name="illustratie_id1-3-2-2-1-2-1-3-1-1"><draw:frame draw:style-name="illustratie_id1-3-2-2-1-2-1-3-1-1" text:anchor-type="paragraph" svg:width="150mm" svg:height="77.1mm"><draw:image xlink:href="Pictures/SituatietekeningBroeklaaniee211ff8-d8b3-43d8-a22b-1c59dd6b11e5.png" xlink:type="simple"/></draw:frame></text:p>
                </text:section></draw:text-box></draw:frame>
              </text:p>
              </text:list-item>
            </text:list>
            <text:p text:style-name="tekst_bottom"/>
          </text:section>
        </text:section>
        <text:section text:name="regeling-sluiting_id1-3-2-3" text:style-name="regeling-sluiting">
          <text:section text:name="gegeven_id1-3-2-3-1" text:style-name="gegeven">
            <text:p text:style-name="dagtekening">
            <text:span text:style-name="plaats">Assen</text:span>
            <text:span text:style-name="datum">12 augustus 2026</text:span>
          </text:p>
          </text:section>
          <text:section text:name="ondertekening_id1-3-2-3-2">
            <text:p><text:span text:style-name="functie">Burgemeester en wethouders,</text:span></text:p>
            <text:p><text:span text:style-name="deze">Namens deze,</text:span></text:p>
            <text:p><text:span text:style-name="ondertekening_naam">
            <text:span text:style-name="voornaam">Teammanger</text:span>
            <text:span text:style-name="achternaam">Ruimte</text:span>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op de dag na de openbare bekendmaking ervan. Iedere belanghebbende</text:p>
          <text:p text:style-name="bezwaarschrift_al">die het met dit besluit niet eens is kan daartegen binnen zes weken na de datum van openbare bekendmaking een gemotiveerd bezwaarschrift indienen. Deze dient te worden gericht aan burgemeester en wethouders van de gemeente Assen, Postbus 30018, 9400 RA Assen. Het maken van bezwaar schorst niet de werking van dit besluit.</text:p>
          <text:p text:style-name="bezwaarschrift_al">Vermeld in uw bezwaarschrift in elk geval:</text:p>
          <text:p text:style-name="bezwaarschrift_al">- uw naam, adres en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Bij de Voorzieningenrechter van de Afdeling Bestuursrecht van de Rechtbank Noord-Nederland, Postbus 150, 9700 AD Groningen, kan een verzoek om voorlopige voorziening (waaronder schorsing) worden ingediend. Zo’n verzoek kan pas worden gedaan als het bezwaarschrift is ingediend en onverwijlde spoed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3-1-1" style:parent-style-name="Standard">
      <style:paragraph-properties style:line-spacing="0mm" style:text-autospace="none" ofo:line-height="0.001cm"/>
    </style:style>
    <style:style style:family="graphic" style:name="illustratie_id1-3-2-2-1-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18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ssen</meta:user-defined>
    <meta:user-defined meta:name="OVERHEID.Gemeente/OVERHEID.authority">Assen</meta:user-defined>
    <meta:user-defined meta:name="OVERHEID.Informatietype/DC.type">officiële publicatie</meta:user-defined>
    <meta:user-defined meta:name="OVERHEIDop.Rubriek/DC.type">verkeersbesluit of -mededeling</meta:user-defined>
    <meta:user-defined meta:name="OVERHEID.Gemeente/DCTERMS.publisher">Ass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ssen - instellen voorrangskruispunt Westerlaan - Broeklaan - Westerlaa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1273-2026</meta:user-defined>
    <meta:user-defined meta:name="DCTERMS.abstract">instellen voorrangskruispunt Westerlaan - Broeklaan</meta:user-defined>
    <meta:user-defined meta:name="OVERHEIDop.verkeersbordcode">B6</meta:user-defined>
    <dc:language>nl</dc:language>
    <meta:user-defined meta:name="OVERHEIDop.locatietype/OVERHEIDop.gebiedsmarkering">Vlak</meta:user-defined>
    <meta:user-defined meta:name="DC.title">Verkeersbesluit instellen voorrangskruispunt Westerlaan-Broeklaan</meta:user-defined>
    <meta:user-defined meta:name="DCTERMS.W3CDTF/DCTERMS.available">2026-08-19</meta:user-defined>
    <meta:user-defined meta:name="OVERHEIDop.externeBijlage">Getekend besluit|exb-2026-29232</meta:user-defined>
    <meta:user-defined meta:name="DCTERMS.W3CDTF/OVERHEIDop.jaargang">2026</meta:user-defined>
    <meta:user-defined meta:name="OVERHEIDop.publicationIssue">391880</meta:user-defined>
    <meta:user-defined meta:name="OVERHEIDop.GmbID/DC.identifier">gmb-2026-391880</meta:user-defined>
    <meta:user-defined meta:name="OVERHEIDop.versieInformatie"/>
  </office:meta>
</office:document-meta>
</file>