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t Laagt 10 1025G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oorbreken van constructieve binnenwanden</text:p>
            <text:p text:style-name="common-al">Zaakadres: Het Laagt 10 1025GH Amsterdam</text:p>
            <text:p text:style-name="common-al">Datum ontvangst: 17-07-2026</text:p>
            <text:p text:style-name="common-al">Zaaknummer: Z2026-031892</text:p>
            <text:p text:style-name="common-al">DSO-nummer: 202607170214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892</meta:user-defined>
    <meta:user-defined meta:name="DCTERMS.abstract">doorbreken van constructieve binnenw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t Laagt 10 1025GH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76</meta:user-defined>
    <meta:user-defined meta:name="OVERHEIDop.GmbID/DC.identifier">gmb-2026-391876</meta:user-defined>
    <meta:user-defined meta:name="OVERHEIDop.versieInformatie"/>
  </office:meta>
</office:document-meta>
</file>