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uitbreiden van de speelaccomodatie, Krieghuisweg 19 8102SV Raalte, Krieghuisweg 21 8102SV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7-08-2026</text:p>
            <text:p text:style-name="common-al">
            <text:span text:style-name="nadrukvet">Locatie:</text:span> Krieghuisweg 19 8102SV Raalte, Krieghuisweg 21 8102SV Raalte</text:p>
            <text:p text:style-name="common-al">
            <text:span text:style-name="nadrukvet">Zaakomschrijving:</text:span> het uitbreiden van de speelaccomodatie</text:p>
            <text:p text:style-name="common-al">
            <text:span text:style-name="nadrukvet">Zaaknummer:</text:span> 0177ESUITE63497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raalte.nl" xlink:type="simple">omgevingsloket@raalte.nl</text:a> of bel naar 0572 34 77 99. Wilt u hierbij het zaaknummer 0177ESUITE63497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63497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9186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6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6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634972026</meta:user-defined>
    <meta:user-defined meta:name="DCTERMS.abstract">het uitbreiden van de speelaccomodati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ntvangen aanvraag voor een omgevingsvergunning, het uitbreiden van de speelaccomodatie, Krieghuisweg 19 8102SV Raalte, Krieghuisweg 21 8102SV Raalt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67</meta:user-defined>
    <meta:user-defined meta:name="OVERHEIDop.GmbID/DC.identifier">gmb-2026-391867</meta:user-defined>
    <meta:user-defined meta:name="OVERHEIDop.versieInformatie"/>
  </office:meta>
</office:document-meta>
</file>