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wijzigen van het plaatsen van de carport (verleende omgevingsvergunning Z23701030), Doevelersteeg 13 7722 JW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8-2026</text:p>
            <text:p text:style-name="common-al">
            <text:span text:style-name="nadrukvet">Locatie:</text:span> Doevelersteeg 13 7722 JW Dalfsen</text:p>
            <text:p text:style-name="common-al">
            <text:span text:style-name="nadrukvet">Zaakomschrijving:</text:span> het wijzigen van het plaatsen van de carport (verleende omgevingsvergunning Z23701030)</text:p>
            <text:p text:style-name="common-al">
            <text:span text:style-name="nadrukvet">Zaaknummer:</text:span> 0148120194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2019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2019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186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20194</meta:user-defined>
    <meta:user-defined meta:name="DCTERMS.abstract">het wijzigen van het plaatsen van de carport (verleende omgevingsvergunning Z23701030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wijzigen van het plaatsen van de carport (verleende omgevingsvergunning Z23701030), Doevelersteeg 13 7722 JW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1865</meta:user-defined>
    <meta:user-defined meta:name="OVERHEIDop.GmbID/DC.identifier">gmb-2026-391865</meta:user-defined>
    <meta:user-defined meta:name="OVERHEIDop.versieInformatie"/>
  </office:meta>
</office:document-meta>
</file>