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ing beslistermijn: Het splitsen van de bestaande woningnummer 10 - IJsselkade 10 3401RC IJsselstei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een aanvraag ontvangen voor een omgevingsvergunning en heeft besloten op 17-08-2026 om de beslistermijn te verlengen voor een periode van maximaal zes weken. Het gaat om een omgevingsvergunning voor:</text:p>
            <text:p text:style-name="common-al">Activiteiten:</text:p>
            <text:p text:style-name="common-al">	• Afwijken van regels in het omgevingsplan</text:p>
            <text:p text:style-name="common-al">Locatie:</text:p>
            <text:p text:style-name="common-al">	• IJsselkade 10 3401RC IJsselstein</text:p>
            <text:p text:style-name="common-al">Ontvangstdatum aanvraag: 29-04-2026</text:p>
            <text:p text:style-name="common-al">Zaaknummer: Z/26/2036232</text:p>
            <text:p text:style-name="common-al">
            <text:span text:style-name="nadrukvet">Waarom wordt de termijn verlengd?</text:span>
          </text:p>
            <text:p text:style-name="last-al">De gemeente heeft meer dan 8 weken tijd nodig om een besluit te nemen. Tegen het verlengen van de beslistermijn kunt u geen bezwaarschrift of zienswijze indienen. Voor informatie kunt u mailen met de Omgevingsdienst regio Utrecht. Dit kan via een mail naar bouw@odu.nl met het zaaknumm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IJsselstein</text:p>
            </table:table-cell>
            <table:table-cell office:value-type="string" table:style-name="header.C">
              <text:p text:style-name="headerright"><text:span text:style-name="nr">Nr. 391860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860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860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IJsselstei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IJsselstein</meta:user-defined>
    <meta:user-defined meta:name="OVERHEID.Gemeente/OVERHEID.authority">IJsselstei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/26/2036232</meta:user-defined>
    <meta:user-defined meta:name="DCTERMS.abstract">Advies Bouwen, IJsselkade 10 IJsselstein, het splitsen van een woning (BOPA)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Verlening beslistermijn: Het splitsen van de bestaande woningnummer 10 - IJsselkade 10 3401RC IJsselstein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860</meta:user-defined>
    <meta:user-defined meta:name="OVERHEIDop.GmbID/DC.identifier">gmb-2026-391860</meta:user-defined>
    <meta:user-defined meta:name="OVERHEIDop.versieInformatie"/>
  </office:meta>
</office:document-meta>
</file>