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12aOB503i2160d0f9-8551-428f-8dcd-e5d035cd6ac2.png" manifest:media-type="image/png"/>
  <manifest:file-entry manifest:full-path="Pictures/Afbeelding1229000773ie2165ce0-b0be-4920-a1cd-e3f3ec04305e.png" manifest:media-type="image/x-eps"/>
  <manifest:file-entry manifest:full-path="Pictures/afb1495756466id1ab42dd-2ab9-4824-a558-7785101365b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7">
      <text:list-level-style-bullet text:bullet-char="•" text:level="1">
        <style:list-level-properties text:min-label-width="10mm"/>
      </text:list-level-style-bullet>
    </text:list-style>
    <text:list-style style:name="id1-3-2-2-1-97-1">
      <text:list-level-style-bullet text:bullet-char="•" text:level="1">
        <style:list-level-properties text:min-label-width="10mm"/>
      </text:list-level-style-bullet>
    </text:list-style>
    <text:list-style style:name="id1-3-2-2-1-97-2">
      <text:list-level-style-bullet text:bullet-char="•" text:level="1">
        <style:list-level-properties text:min-label-width="10mm"/>
      </text:list-level-style-bullet>
    </text:list-style>
    <text:list-style style:name="id1-3-2-2-1-97-3">
      <text:list-level-style-bullet text:bullet-char="•" text:level="1">
        <style:list-level-properties text:min-label-width="10mm"/>
      </text:list-level-style-bullet>
    </text:list-style>
    <text:list-style style:name="id1-3-2-2-1-97-4">
      <text:list-level-style-bullet text:bullet-char="•" text:level="1">
        <style:list-level-properties text:min-label-width="10mm"/>
      </text:list-level-style-bullet>
    </text:list-style>
  </office:automatic-styles>
  <office:body>
    <office:text>
      <text:p text:style-name="new_page_staatscourant"/>
      <text:p text:style-name="single-kop-titel">2026-08-17 Nedereindseweg, Vleuten-De Meern, Vaststellen voet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909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uiten de bebouwde kom van deze gemeente en bij de gemeente in beheer en onderhoud;</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een fiets/bromfietspad en vaststellen van een voetpad,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text:span>
          </text:p>
            <text:p text:style-name="common-al">op de wegen en paden naar en rondom de Nedereindseplas is onvoldoende duidelijk wat de plaats op de weg is voor de verschillende groepen verkeersdeelnemers. </text:p>
            <text:p text:style-name="common-al">Uit een participatie is onder andere gebleken dat beoogde voetpaden veelvuldig door fietsers en brom- en snorfietsers worden gebruikt wat gezien de beperkte breedte van de verschillende wegen en of paden ongewenst is.</text:p>
            <text:p text:style-name="common-al">Met name het gebruik door snor- en bromfietsen van de smalle paden tussen de plassen en in het gebied wordt door voetgangers en fietsers als hinderlijk en risicovol ervaren.</text:p>
            <text:p text:style-name="common-al"/>
            <text:p text:style-name="common-al">Met het vaststellen van diverse verkeersmaatregelen worden de verschillende groepen verkeersdeelnemers van elkaar gescheiden wat de verkeersveiligheid ten goede zal komen.</text:p>
            <text:p text:style-name="common-al">Zo worden op een aantal voetpaden een onderbord aangebracht met de aanduiding dat naast het gebruik door voetgangers het toegestaan is om op deze paden te fietsen, wat direct duidelijk maakt dat brom- en snorfietsers van zo’n pad geen gebruik mogen maken.</text:p>
            <text:p text:style-name="common-al"/>
            <text:p text:style-name="common-al"/>
            <text:p text:style-name="common-al">Als gevolg van de te nemen maatregelen dienen de brom- en snorfietsers uit te wijken naar een alternatieve route rondom de Nedereindseplas waarbij het belang van een veiliger gebruik van de voetpaden voor de voetgangers en gebruikers van een fiets zwaarder weegt dan het om moeten rijden door brom- en snorfietsers</text:p>
            <text:p text:style-name="common-al"/>
            <text:p text:style-name="common-al">Ten aanzien van onderstaande locatie kan gezien de inrichting van de weg het fiets/bromfietspad vervallen en als voetpad worden vastgesteld;</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text:span><text:span text:style-name="nadrukvet">2026 </text:span>voor onderstaande locatie de aangegeven verkeersmaatregelen in te trekken c.q. vast te stellen:</text:p>
            <text:p text:style-name="common-al"/>
            <text:p text:style-name="common-al">
            <text:span text:style-name="nadrukvet">Vleuten-</text:span>
            <text:span text:style-name="nadrukvet">
              <text:span text:style-name="nadrukondlijn">De Meern</text:span>
            </text:span>
          </text:p>
            <text:p text:style-name="common-al"/>
            <text:p text:style-name="common-al">
            <text:span text:style-name="nadrukvet">Nedereindseweg</text:span> (ter hoogte van de Rotonde Nedereindseweg; wegvak tussen Rotonde Nedereindseweg en Nedereindseweg 501W)</text:p>
            <text:p text:style-name="common-al"/>
            <text:p text:style-name="common-al">Intrekken: Verplicht fiets/bromfietspad in twee richtingen (bord G12a conform Bijlage 1 van het RVV 1990 met onderbord OB503)</text:p>
            <text:p text:style-name="common-al"/>
            <text:p text:style-name="common-al">
            <draw:frame><draw:text-box><text:section text:name="plaatje_id1-3-2-2-1-63-1" text:style-name="plaatje">
              <text:p text:style-name="illustratie_id1-3-2-2-1-63-1-1"><draw:frame draw:style-name="illustratie_id1-3-2-2-1-63-1-1" text:anchor-type="paragraph" svg:width="20mm" svg:height="28.3mm"><draw:image xlink:href="Pictures/G12aOB503i2160d0f9-8551-428f-8dcd-e5d035cd6ac2.png" xlink:type="simple"/></draw:frame></text:p>
            </text:section></draw:text-box></draw:frame>
          </text:p>
            <text:p text:style-name="common-al">G12a OB503</text:p>
            <text:p text:style-name="common-al"/>
            <text:p text:style-name="common-al">Vaststellen: Voetpad (bord G7 conform Bijlage 1 van het RVV 1990)</text:p>
            <text:p text:style-name="common-al">
            <draw:frame><draw:text-box><text:section text:name="plaatje_id1-3-2-2-1-67-1" text:style-name="plaatje">
              <text:p text:style-name="illustratie_id1-3-2-2-1-67-1-1"><draw:frame draw:style-name="illustratie_id1-3-2-2-1-67-1-1" text:anchor-type="paragraph" svg:width="20mm" svg:height="20mm"><draw:image xlink:href="Pictures/Afbeelding1229000773ie2165ce0-b0be-4920-a1cd-e3f3ec04305e.png" xlink:type="simple"/></draw:frame></text:p>
            </text:section></draw:text-box></draw:frame>
          </text:p>
            <text:p text:style-name="common-al">G7</text:p>
            <text:p text:style-name="common-al"/>
            <text:p text:style-name="common-al">Uitsnede bebordingsplan</text:p>
            <text:p text:style-name="common-al">
            <draw:frame><draw:text-box><text:section text:name="plaatje_id1-3-2-2-1-71-1" text:style-name="plaatje">
              <text:p text:style-name="illustratie_id1-3-2-2-1-71-1-1"><draw:frame draw:style-name="illustratie_id1-3-2-2-1-71-1-1" text:anchor-type="paragraph" svg:width="150mm" svg:height="103.69999999999999mm"><draw:image xlink:href="Pictures/afb1495756466id1ab42dd-2ab9-4824-a558-7785101365bf.png" xlink:type="simple"/></draw:frame></text:p>
            </text:section></draw:text-box></draw:frame>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he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7">
              <text:list-item text:style-override="id1-3-2-2-1-97-1">
                <text:number>•</text:number>
                <text:p text:style-name="al">uw naam en adres, datum en handtekening én een telefoonnummer waarop u tijdens kantooruren te bereiken bent;</text:p>
              </text:list-item>
              <text:list-item text:style-override="id1-3-2-2-1-97-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7-3">
                <text:number>•</text:number>
                <text:p text:style-name="al">de reden waarom u vindt dat het besluit onjuist is;</text:p>
              </text:list-item>
              <text:list-item text:style-override="id1-3-2-2-1-97-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3-1-1" style:parent-style-name="Standard">
      <style:paragraph-properties style:line-spacing="0mm" style:text-autospace="none" ofo:line-height="0.001cm"/>
    </style:style>
    <style:style style:family="graphic" style:name="illustratie_id1-3-2-2-1-63-1-1" style:parent-style-name="Standard">
      <style:graphic-properties style:horizontal-pos="left" style:horizontal-rel="paragraph" style:vertical-pos="top" style:vertical-rel="paragraph" style:wrap="none" ofo:margin-right="3mm"/>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8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erplicht fiets/bromfietspad in twee richtingen (bord G12a OB503, Vaststellen: Voetpad (bord G7) - Nedereindseweg (ter hoogte van de Rotonde Nedereindseweg; wegvak tussen Rotonde Nedereindseweg en Nedereindseweg 501W)</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34219096</meta:user-defined>
    <meta:user-defined meta:name="OVERHEIDop.verkeersbordcode">G7</meta:user-defined>
    <meta:user-defined meta:name="OVERHEIDop.verkeersbordcode">G12a</meta:user-defined>
    <dc:language>nl</dc:language>
    <meta:user-defined meta:name="OVERHEIDop.locatietype/OVERHEIDop.gebiedsmarkering">Punt</meta:user-defined>
    <meta:user-defined meta:name="DC.title">2026-08-17 Nedereindseweg, Vleuten-De Meern, Vaststellen voetpad, Verkeersmaatregelen Gemeente Utrecht</meta:user-defined>
    <meta:user-defined meta:name="DCTERMS.W3CDTF/DCTERMS.available">2026-08-19</meta:user-defined>
    <meta:user-defined meta:name="OVERHEIDop.externeBijlage">bebordingsplan|exb-2026-29229</meta:user-defined>
    <meta:user-defined meta:name="DCTERMS.W3CDTF/OVERHEIDop.jaargang">2026</meta:user-defined>
    <meta:user-defined meta:name="OVERHEIDop.publicationIssue">391856</meta:user-defined>
    <meta:user-defined meta:name="OVERHEIDop.GmbID/DC.identifier">gmb-2026-391856</meta:user-defined>
    <meta:user-defined meta:name="OVERHEIDop.versieInformatie"/>
  </office:meta>
</office:document-meta>
</file>