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passen van laagspanningsnet, middenspanningsnet en LDG-net op de locatie Kuyperstraat, Troelstrastraat e.o. te Hardinxveld-Giessendam zaaknummer 9003699776</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aanpassen van laagspanningsnet, middenspanningsnet en LDG-net op de locatie Kuyperstraat, Troelstrastraat e.o. te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7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9185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5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passen van laagspanningsnet, middenspanningsnet en LDG-net op de locatie Kuyperstraat, Troelstrastraat e.o. te Hardinxveld-Giessendam zaaknummer 9003699776</meta:user-defined>
    <meta:user-defined meta:name="DCTERMS.W3CDTF/DCTERMS.available">2026-08-19</meta:user-defined>
    <meta:user-defined meta:name="DCTERMS.W3CDTF/OVERHEIDop.jaargang">2026</meta:user-defined>
    <meta:user-defined meta:name="OVERHEIDop.publicationIssue">391855</meta:user-defined>
    <meta:user-defined meta:name="OVERHEIDop.GmbID/DC.identifier">gmb-2026-391855</meta:user-defined>
    <meta:user-defined meta:name="OVERHEIDop.versieInformatie"/>
  </office:meta>
</office:document-meta>
</file>