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woningen (Fase 2a: Plandeel B1.1+B1.2+B1.3+Stalling 1) en het aanleggen van een in- en uitrit aan Speelhuisl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woningen (Fase 2a: Plandeel B1.1+B1.2+B1.3+Stalling 1) en het aanleggen van een in- en uitrit aan Speelhuislaan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- Omgevingsplanactiviteit uitweg / inrit</text:p>
            <text:p text:style-name="common-al">De gemeente Breda heeft op 17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6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18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66</meta:user-defined>
    <meta:user-defined meta:name="DCTERMS.abstract">het bouwen van woningen (Fase 2a: Plandeel B1.1+B1.2+B1.3+Stalling 1) en het aanleggen van een in- en uitri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zoek aanvullende gegevens voor het bouwen van woningen (Fase 2a: Plandeel B1.1+B1.2+B1.3+Stalling 1) en het aanleggen van een in- en uitrit aan Speelhuislaan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52</meta:user-defined>
    <meta:user-defined meta:name="OVERHEIDop.GmbID/DC.identifier">gmb-2026-391852</meta:user-defined>
    <meta:user-defined meta:name="OVERHEIDop.versieInformatie"/>
  </office:meta>
</office:document-meta>
</file>