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Moestuinlaan 26 1036 K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bestaande woonark door een nieuwe tijdelijke woonark</text:p>
            <text:p text:style-name="common-al">Besluit: verleend</text:p>
            <text:p text:style-name="common-al">Besluit verzonden op: 17-08-2026</text:p>
            <text:p text:style-name="common-al">Zaakadres: Moestuinlaan 26 1036 KD Amsterdam</text:p>
            <text:p text:style-name="common-al">Zaaknummer: Z2026-008409</text:p>
            <text:p text:style-name="common-al">DSO-nummer: 202602230161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08409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84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4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4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409</meta:user-defined>
    <meta:user-defined meta:name="DCTERMS.abstract">Vervangen bestaande woonark door een nieuwe tijdelijke woonar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Moestuinlaan 26 1036 KD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46</meta:user-defined>
    <meta:user-defined meta:name="OVERHEIDop.GmbID/DC.identifier">gmb-2026-391846</meta:user-defined>
    <meta:user-defined meta:name="OVERHEIDop.versieInformatie"/>
  </office:meta>
</office:document-meta>
</file>