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Cillershoekstraat 4A 3081BA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30-06-2026</text:span> een aanvraag voor een omgevingsvergunning, met kenmerk <text:span text:style-name="nadrukvet">Z2026-008966</text:span>/<text:span text:style-name="nadrukvet">2026063002121</text:span>, heeft ontvangen voor de Bouwactiviteit (technisch). <text:span text:style-name="nadrukcur">(Grondslag: Omgevingswet, artikel 5.1)</text:span></text:p>
            <text:p text:style-name="common-al">De aanvraag betreft het realiseren van dakterrassen op bestaande woningen op de locatie Cillershoekstraat 4A 3081BA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184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4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4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966</meta:user-defined>
    <meta:user-defined meta:name="DCTERMS.abstract">het realiseren van dakterrassen op bestaande 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Cillershoekstraat 4A 3081BA Rot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43</meta:user-defined>
    <meta:user-defined meta:name="OVERHEIDop.GmbID/DC.identifier">gmb-2026-391843</meta:user-defined>
    <meta:user-defined meta:name="OVERHEIDop.versieInformatie"/>
  </office:meta>
</office:document-meta>
</file>