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vellen van 17 bomen en 2 bomen kandelaberen naast de spoorbaan te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Omgevingsdienst Midden-Holland (ODMH) namens gemeente Gouda besloten om de beslistermijn van de aanvraag met kenmerk 2026-00014838 voor het vellen van 17 bomen en 2 bomen kandelaberen op de locatie naast de spoorbaan te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184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4838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Beslistermijn verlengen aanvraag het vellen van 17 bomen en 2 bomen kandelaberen naast de spoorbaan te Gou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40</meta:user-defined>
    <meta:user-defined meta:name="OVERHEIDop.GmbID/DC.identifier">gmb-2026-391840</meta:user-defined>
    <meta:user-defined meta:name="OVERHEIDop.versieInformatie"/>
  </office:meta>
</office:document-meta>
</file>