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container L 2,45xB 1,10x H1,10 m op parkeervak aan de Pr. Marijkestraat ivm afvoer beton Kon,Julianastraat 6 Bergeijk van 19 tot 26 aug 2026.</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8044</text:p>
            <text:p text:style-name="common-al">Plaats/adres: [Bergeijk B 3977 ] Bergeijk B 3977</text:p>
            <text:p text:style-name="common-al">Omschrijving: plaatsen container L 2,45xB 1,10x H1,10 m op parkeervak aan de Pr. Marijkestraat ivm afvoer beton Kon,Julianastraat 6 Bergeijk van 19 tot 26 aug 2026</text:p>
            <text:p text:style-name="common-al">Activiteit(en): Gebruik openbare ruimte</text:p>
            <text:p text:style-name="common-al">Het besluit is verstuurd op <text:span text:style-name="nadrukvet">17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18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8044</meta:user-defined>
    <meta:user-defined meta:name="DCTERMS.abstract">plaatsen container L 2,45xB 1,10x H1,10 m op parkeervak aan de Pr. Marijkestraat ivm afvoer beton Kon,Julianastraat 6 Bergeijk van 19  tot 26 aug 2026</meta:user-defined>
    <dc:language>nl</dc:language>
    <meta:user-defined meta:name="OVERHEIDop.locatietype/OVERHEIDop.gebiedsmarkering">Punt</meta:user-defined>
    <meta:user-defined meta:name="DC.title">Toestemming voor het plaatsen van een container L 2,45xB 1,10x H1,10 m op parkeervak aan de Pr. Marijkestraat ivm afvoer beton Kon,Julianastraat 6 Bergeijk van 19 tot 26 aug 2026.</meta:user-defined>
    <meta:user-defined meta:name="DCTERMS.W3CDTF/DCTERMS.available">2026-08-19</meta:user-defined>
    <meta:user-defined meta:name="DCTERMS.W3CDTF/OVERHEIDop.jaargang">2026</meta:user-defined>
    <meta:user-defined meta:name="OVERHEIDop.publicationIssue">391837</meta:user-defined>
    <meta:user-defined meta:name="OVERHEIDop.GmbID/DC.identifier">gmb-2026-391837</meta:user-defined>
    <meta:user-defined meta:name="OVERHEIDop.versieInformatie"/>
  </office:meta>
</office:document-meta>
</file>