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33895</text:p>
            <text:p text:style-name="common-al">Adres:   Sint Janstraat en Raadhuisplein in Hoeven</text:p>
            <text:p text:style-name="common-al">Evenement:  Herfstbraderie Hoeven op 11-10-2026</text:p>
            <text:p text:style-name="common-al">verzenddatum: 17-08-2026 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8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3895</meta:user-defined>
    <meta:user-defined meta:name="DCTERMS.abstract">evenementenvergunning herfstbraderie Hoeven op 11-10-2026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Verleende evenementen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31</meta:user-defined>
    <meta:user-defined meta:name="OVERHEIDop.GmbID/DC.identifier">gmb-2026-391831</meta:user-defined>
    <meta:user-defined meta:name="OVERHEIDop.versieInformatie"/>
  </office:meta>
</office:document-meta>
</file>