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ijnier Vinkeleskade 5-H 1071S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een boom staande in de achtertuin</text:p>
            <text:p text:style-name="common-al">Zaakadres: Reijnier Vinkeleskade 5-H 1071SN Amsterdam</text:p>
            <text:p text:style-name="common-al">Datum ontvangst: 06-07-2026</text:p>
            <text:p text:style-name="common-al">Zaaknummer: Z2026-029541</text:p>
            <text:p text:style-name="common-al">DSO-nummer: 202607060013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82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2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2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29541</meta:user-defined>
    <meta:user-defined meta:name="DCTERMS.abstract">(KAP) kappen van een boom staande in de achtertu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Reijnier Vinkeleskade 5-H 1071SN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26</meta:user-defined>
    <meta:user-defined meta:name="OVERHEIDop.GmbID/DC.identifier">gmb-2026-391826</meta:user-defined>
    <meta:user-defined meta:name="OVERHEIDop.versieInformatie"/>
  </office:meta>
</office:document-meta>
</file>