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(kappen), Dresdenlaan 1 3055WD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5-08-2026</text:span> een aanvraag voor een omgevingsvergunning, met kenmerk <text:span text:style-name="nadrukvet">Z2026-011256</text:span>/<text:span text:style-name="nadrukvet">2026081500119</text:span>, heeft ontvangen voor de Kappen. <text:span text:style-name="nadrukcur">(Grondslag: Omgevingswet, artikel 5.1)</text:span></text:p>
            <text:p text:style-name="common-al">De aanvraag betreft het kappen van 1 boom op de locatie Dresdenlaan 1, 3055WD, in het gebied Hillegersberg-Schiebroek te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182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2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2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11256</meta:user-defined>
    <meta:user-defined meta:name="DCTERMS.abstract">dresdenlaa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 (kappen), Dresdenlaan 1 3055WD Rot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824</meta:user-defined>
    <meta:user-defined meta:name="OVERHEIDop.GmbID/DC.identifier">gmb-2026-391824</meta:user-defined>
    <meta:user-defined meta:name="OVERHEIDop.versieInformatie"/>
  </office:meta>
</office:document-meta>
</file>