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Eerste Emmastraat 8 2012GG Haarlem, 0392-2026-0136483, het vervangen van oud dubbelglas door nieuw isolatieglas, ontvangen op 1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8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483</meta:user-defined>
    <meta:user-defined meta:name="DCTERMS.abstract">het vervangen van oud dubbelglas door nieuw isolatieglas</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Eerste Emmastraat 8 2012GG Haarlem, 0392-2026-0136483, het vervangen van oud dubbelglas door nieuw isolatieglas, ontvangen op 16-08-2026</meta:user-defined>
    <meta:user-defined meta:name="DCTERMS.W3CDTF/DCTERMS.available">2026-08-19</meta:user-defined>
    <meta:user-defined meta:name="DCTERMS.W3CDTF/OVERHEIDop.jaargang">2026</meta:user-defined>
    <meta:user-defined meta:name="OVERHEIDop.publicationIssue">391822</meta:user-defined>
    <meta:user-defined meta:name="OVERHEIDop.GmbID/DC.identifier">gmb-2026-391822</meta:user-defined>
    <meta:user-defined meta:name="OVERHEIDop.versieInformatie"/>
  </office:meta>
</office:document-meta>
</file>