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: terrasvergunning (gevel) t.b.v. horecabedrijf Ooms van Milhees VOF, Oude Stadsgracht 24 &amp; 26 265611DG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 Gebruik openbare ruimte, Terrasvergunning is ingediend.</text:p>
            <text:p text:style-name="common-al">Zaaknummer: EHV-ZP2026-007807</text:p>
            <text:p text:style-name="common-al">Omschrijving: terrasvergunning (gevel) t.b.v. horecabedrijf Ooms van Milhees VOF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Oude Stadsgracht 24 &amp; 26 5611DG Eindhoven</text:p>
              </text:list-item>
            </text:list>
            <text:p text:style-name="common-al">Datum ontvangst: 11-08-2026</text:p>
            <text:p text:style-name="last-al">De ingekomen aanvraa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181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1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1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807</meta:user-defined>
    <meta:user-defined meta:name="DCTERMS.abstract">terrasvergunning (gevel) t.b.v. horecabedrijf Ooms van Milhees VOF</meta:user-defined>
    <dc:language>nl</dc:language>
    <meta:user-defined meta:name="OVERHEIDop.locatietype/OVERHEIDop.gebiedsmarkering">Punt</meta:user-defined>
    <meta:user-defined meta:name="DC.title">Ingekomen aanvraag: terrasvergunning (gevel) t.b.v. horecabedrijf Ooms van Milhees VOF, Oude Stadsgracht 24 &amp; 26 265611DG Eindhov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819</meta:user-defined>
    <meta:user-defined meta:name="OVERHEIDop.GmbID/DC.identifier">gmb-2026-391819</meta:user-defined>
    <meta:user-defined meta:name="OVERHEIDop.versieInformatie"/>
  </office:meta>
</office:document-meta>
</file>