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trijd gebruik gronden en gebouw voor Ontmoetingsplek Weespersluis</text:p>
            <text:p text:style-name="common-al">Zaakadres: Nabij Gouwparklaan 12 - Bloemendalerpolder</text:p>
            <text:p text:style-name="common-al">Datum ontvangst: 11-08-2026</text:p>
            <text:p text:style-name="common-al">Zaaknummer: Z2026-035851</text:p>
            <text:p text:style-name="common-al">DSO-nummer: 202608110099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80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5851</meta:user-defined>
    <meta:user-defined meta:name="DCTERMS.abstract">Ontmoetingsplek voor Weespersluis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07</meta:user-defined>
    <meta:user-defined meta:name="OVERHEIDop.GmbID/DC.identifier">gmb-2026-391807</meta:user-defined>
    <meta:user-defined meta:name="OVERHEIDop.versieInformatie"/>
  </office:meta>
</office:document-meta>
</file>