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plaatsen van een dakkapel, Eschstraat 11 7721 ZN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4-08-2026</text:p>
            <text:p text:style-name="common-al">
            <text:span text:style-name="nadrukvet">Locatie:</text:span> Eschstraat 11 7721 ZN Dalfse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0148120168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016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016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180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48120168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Eschstraat 11 7721 ZN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1805</meta:user-defined>
    <meta:user-defined meta:name="OVERHEIDop.GmbID/DC.identifier">gmb-2026-391805</meta:user-defined>
    <meta:user-defined meta:name="OVERHEIDop.versieInformatie"/>
  </office:meta>
</office:document-meta>
</file>