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Oudeweg 4, 3421 GX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74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Oudeweg 4, Oudewater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Living Waters Church Camp van 4 tot en met 6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2-05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9179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udewater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2746</meta:user-defined>
    <meta:user-defined meta:name="DCTERMS.abstract">het organiseren van Living Waters Church Camp 4 t/m 6 september 2026</meta:user-defined>
    <dc:language>nl</dc:language>
    <meta:user-defined meta:name="OVERHEIDop.locatietype/OVERHEIDop.gebiedsmarkering">Punt</meta:user-defined>
    <meta:user-defined meta:name="DC.title">Besluit (Oudeweg 4, 3421 GX Oudewater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95</meta:user-defined>
    <meta:user-defined meta:name="OVERHEIDop.GmbID/DC.identifier">gmb-2026-391795</meta:user-defined>
    <meta:user-defined meta:name="OVERHEIDop.versieInformatie"/>
  </office:meta>
</office:document-meta>
</file>