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inderdijkstraat 41-1 1079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op de eerste en tweede verdieping met behoud van bestemming als wonen (legalisatie)</text:p>
            <text:p text:style-name="common-al">Zaakadres: Kinderdijkstraat 41-1 1079GC Amsterdam</text:p>
            <text:p text:style-name="common-al">Datum ontvangst: 15-06-2026</text:p>
            <text:p text:style-name="common-al">Zaaknummer: Z2026-026005</text:p>
            <text:p text:style-name="common-al">DSO-nummer: 20260615002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7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05</meta:user-defined>
    <meta:user-defined meta:name="DCTERMS.abstract">wijzigen van de indeling op de eerste en tweede verdieping met behoud van bestemming als wonen (legalisati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inderdijkstraat 41-1 1079GC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86</meta:user-defined>
    <meta:user-defined meta:name="OVERHEIDop.GmbID/DC.identifier">gmb-2026-391786</meta:user-defined>
    <meta:user-defined meta:name="OVERHEIDop.versieInformatie"/>
  </office:meta>
</office:document-meta>
</file>