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(kappen), Sichemstraat 6A 3061KR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5-08-2026</text:span> een aanvraag voor een omgevingsvergunning, met kenmerk <text:span text:style-name="nadrukvet">Z2026-011255</text:span>/<text:span text:style-name="nadrukvet">2026081500074</text:span>, heeft ontvangen voor de Kappen. <text:span text:style-name="nadrukcur">(Grondslag: Omgevingswet, artikel 5.1)</text:span></text:p>
            <text:p text:style-name="common-al">De aanvraag betreft Kappen van een Els op de locatie Sichemstraat 6A 3061KR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178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8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8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1255</meta:user-defined>
    <meta:user-defined meta:name="DCTERMS.abstract">Kappen Elzenboo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 (kappen), Sichemstraat 6A 3061KR Rot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82</meta:user-defined>
    <meta:user-defined meta:name="OVERHEIDop.GmbID/DC.identifier">gmb-2026-391782</meta:user-defined>
    <meta:user-defined meta:name="OVERHEIDop.versieInformatie"/>
  </office:meta>
</office:document-meta>
</file>