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redestraat 13 en 15, 3011R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9-07-2026</text:span> een aanvraag voor een omgevingsvergunning, met kenmerk <text:span text:style-name="nadrukvet">Z2026-009500</text:span>/<text:span text:style-name="nadrukvet">2026070901824</text:span>, heeft ontvangen voor de Bouwactiviteit (omgevingsplan). <text:span text:style-name="nadrukcur">(Grondslag: Omgevingswet, artikel 5.1)</text:span></text:p>
            <text:p text:style-name="common-al">De aanvraag betreft het vervangen van 3 portiekpuien  op de locatie Bredestraat 13 en 15, 3011R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178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00</meta:user-defined>
    <meta:user-defined meta:name="DCTERMS.abstract">25101 3 Portiekpuien Bredestraat 13-15 R'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redestraat 13 en 15, 3011RB Rot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81</meta:user-defined>
    <meta:user-defined meta:name="OVERHEIDop.GmbID/DC.identifier">gmb-2026-391781</meta:user-defined>
    <meta:user-defined meta:name="OVERHEIDop.versieInformatie"/>
  </office:meta>
</office:document-meta>
</file>